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" style:family="paragraph" style:parent-style-name="Standard" style:list-style-name="L1"/>
    <style:style style:name="P3" style:family="paragraph" style:parent-style-name="Standard" style:list-style-name="L2"/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Lista kontrolna - dokumenty kadrowe</text:p>
      <text:p text:style-name="P1"/>
      <text:p text:style-name="P1">pracownik ….....................................</text:p>
      <text:p text:style-name="Standard"/>
      <text:p text:style-name="Standard"/>
      <text:p text:style-name="Standard">cześć A</text:p>
      <text:p text:style-name="Standard"/>
      <text:list xml:id="list8634450403282159218" text:style-name="L1">
        <text:list-item>
          <text:p text:style-name="P2">ksero dowodu osobistego (opcjonalnie) <text:s text:c="2"/>…................</text:p>
        </text:list-item>
        <text:list-item>
          <text:p text:style-name="P2">ksero dyplom / świadectwo ukończenia szkoły wyższej / średniej <text:s/>…...................</text:p>
        </text:list-item>
        <text:list-item>
          <text:p text:style-name="P2">ksero orzeczenie o niepełnosprawności …................</text:p>
        </text:list-item>
        <text:list-item>
          <text:p text:style-name="P2">ksero świadectwa pracy …................</text:p>
        </text:list-item>
        <text:list-item>
          <text:p text:style-name="P2">ukończone kursy …................</text:p>
        </text:list-item>
        <text:list-item>
          <text:p text:style-name="P2">podanie o prace …................</text:p>
        </text:list-item>
        <text:list-item>
          <text:p text:style-name="P2">CV / Kwestionariusz osobowy osoby ubiegającej się o zatrudnienie …................</text:p>
          <text:p text:style-name="P2"/>
        </text:list-item>
      </text:list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część B</text:p>
      <text:p text:style-name="Standard"/>
      <text:list xml:id="list9022772432919118354" text:style-name="L2">
        <text:list-item>
          <text:p text:style-name="P3">Umowa o prace <text:s/>…................</text:p>
        </text:list-item>
        <text:list-item>
          <text:p text:style-name="P3">Szkolenie BHP <text:s/>…................</text:p>
        </text:list-item>
        <text:list-item>
          <text:p text:style-name="P3">Badanie lekarskie <text:s/>…................</text:p>
        </text:list-item>
        <text:list-item>
          <text:p text:style-name="P3">Oświadczenie o zapoznaniu się z ryzykiem zawodowym, bhp, obwieszczeniem o systemach i rozkładzie czasu pracy, regulaminami <text:s/>…................</text:p>
        </text:list-item>
        <text:list-item>
          <text:p text:style-name="P3">Informacja o warunkach zatrudnienia <text:s/>…................</text:p>
        </text:list-item>
        <text:list-item>
          <text:p text:style-name="P3">PIT2 <text:s/>…................</text:p>
        </text:list-item>
        <text:list-item>
          <text:p text:style-name="P3">Oświadczenie o podwyższonych kosztach uzyskania przychodu w związku z dojazdem do pracy spoza miejscowości <text:s/>…................</text:p>
        </text:list-item>
        <text:list-item>
          <text:p text:style-name="P3">Informacja o rachunku bankowym <text:s/>…................</text:p>
        </text:list-item>
        <text:list-item>
          <text:p text:style-name="P3">Informacja osobowa <text:s/>…................</text:p>
        </text:list-item>
        <text:list-item>
          <text:p text:style-name="P3">Zakaz konkurencji <text:s/>…...................</text:p>
        </text:list-item>
      </text:list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cześć C</text:p>
      <text:p text:style-name="Standard"/>
      <text:p text:style-name="Standard">1. Świadectwo pracy <text:s/>….....................</text:p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741cm" fo:margin-bottom="0.861cm" fo:margin-left="0.979cm" fo:margin-right="0.84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9-03-13T16:31:35.20</meta:creation-date>
    <dc:date>2020-01-09T11:29:29.92</dc:date>
    <meta:editing-duration>PT1H18M45S</meta:editing-duration>
    <meta:editing-cycles>19</meta:editing-cycles>
    <meta:generator>OpenOffice/4.1.1$Win32 OpenOffice.org_project/411m6$Build-9775</meta:generator>
    <meta:print-date>2020-01-09T09:17:34.67</meta:print-date>
    <meta:document-statistic meta:table-count="0" meta:image-count="0" meta:object-count="0" meta:page-count="1" meta:paragraph-count="23" meta:word-count="135" meta:character-count="1134"/>
  </office:meta>
</office:document-meta>
</file>